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Wingdings" svg:font-family="Wingdings" style:font-adornments="Normale" style:font-pitch="variable" style:font-charset="x-symbol"/>
    <style:font-face style:name="Symbol" svg:font-family="Symbol" style:font-adornments="Normale" style:font-family-generic="roman" style:font-pitch="variable" style:font-charset="x-symbol"/>
    <style:font-face style:name="Mangal" svg:font-family="Mangal"/>
    <style:font-face style:name="Courier New" svg:font-family="'Courier New'" style:font-adornments="Normale" style:font-family-generic="modern" style:font-pitch="fixed"/>
    <style:font-face style:name="Calibri" svg:font-family="Calibri" style:font-family-generic="roman" style:font-pitch="variable"/>
    <style:font-face style:name="Cambria" svg:font-family="Cambria"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Mangal1" svg:font-family="Mangal" style:font-family-generic="system" style:font-pitch="variable"/>
    <style:font-face style:name="Microsoft YaHei" svg:font-family="'Microsoft YaHei'"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Footer">
      <style:paragraph-properties fo:text-align="end" style:justify-single-word="false"/>
    </style:style>
    <style:style style:name="P2" style:family="paragraph" style:parent-style-name="Footer">
      <style:paragraph-properties fo:text-align="end" style:justify-single-word="false"/>
    </style:style>
    <style:style style:name="P3" style:family="paragraph" style:parent-style-name="Heading_20_1">
      <style:paragraph-properties fo:margin-top="0mm" fo:margin-bottom="0mm" style:contextual-spacing="false"/>
    </style:style>
    <style:style style:name="P4" style:family="paragraph" style:parent-style-name="Heading_20_3">
      <style:paragraph-properties fo:margin-top="0mm" fo:margin-bottom="0mm" style:contextual-spacing="false"/>
    </style:style>
    <style:style style:name="P5" style:family="paragraph" style:parent-style-name="List_20_Paragraph" style:list-style-name="WWNum1">
      <style:paragraph-properties fo:margin-top="0mm" fo:margin-bottom="0mm" style:contextual-spacing="true" fo:text-align="justify" style:justify-single-word="false"/>
    </style:style>
    <style:style style:name="P6" style:family="paragraph" style:parent-style-name="Standard">
      <style:paragraph-properties fo:text-align="justify" style:justify-single-word="false"/>
    </style:style>
    <style:style style:name="P7" style:family="paragraph" style:parent-style-name="Standard">
      <style:paragraph-properties fo:margin-top="0mm" fo:margin-bottom="0mm" style:contextual-spacing="false"/>
    </style:style>
    <style:style style:name="P8" style:family="paragraph" style:parent-style-name="Standard">
      <style:paragraph-properties fo:margin-top="0mm" fo:margin-bottom="0mm" style:contextual-spacing="false"/>
      <style:text-properties fo:font-size="12pt" style:font-size-asian="12pt" style:font-size-complex="12pt"/>
    </style:style>
    <style:style style:name="P9" style:family="paragraph" style:parent-style-name="Standard">
      <style:paragraph-properties fo:margin-top="0mm" fo:margin-bottom="0mm" style:contextual-spacing="false" fo:text-align="justify" style:justify-single-word="false"/>
    </style:style>
    <style:style style:name="P10" style:family="paragraph" style:parent-style-name="Standard">
      <style:paragraph-properties fo:margin-top="0mm" fo:margin-bottom="0mm" style:contextual-spacing="false" fo:text-align="justify" style:justify-single-word="false"/>
      <style:text-properties style:font-name="Calibri" style:font-name-complex="Calibri1"/>
    </style:style>
    <style:style style:name="P11" style:family="paragraph" style:parent-style-name="Standard">
      <style:paragraph-properties fo:margin-top="0mm" fo:margin-bottom="0mm" style:contextual-spacing="false"/>
      <style:text-properties style:font-name="Calibri" style:font-name-asian="Calibri1" style:font-name-complex="Calibri1"/>
    </style:style>
    <style:style style:name="P12" style:family="paragraph" style:parent-style-name="Standard">
      <style:paragraph-properties fo:margin-left="6.35mm" fo:margin-right="0mm" fo:margin-top="0mm" fo:margin-bottom="0mm" style:contextual-spacing="false" fo:text-align="justify" style:justify-single-word="false" fo:text-indent="0mm" style:auto-text-indent="false"/>
    </style:style>
    <style:style style:name="T1" style:family="text">
      <style:text-properties fo:font-size="12pt" style:font-size-asian="12pt" style:font-size-complex="12pt"/>
    </style:style>
    <style:style style:name="T2" style:family="text">
      <style:text-properties fo:font-size="12pt" style:font-size-asian="12pt" style:font-name-complex="Calibri1" style:font-size-complex="12pt"/>
    </style:style>
    <style:style style:name="T3" style:family="text">
      <style:text-properties fo:font-size="12pt" fo:font-weight="bold" style:font-size-asian="12pt" style:font-weight-asian="bold" style:font-size-complex="12pt"/>
    </style:style>
    <style:style style:name="T4" style:family="text">
      <style:text-properties fo:font-size="12pt" style:font-name-asian="Times New Roman1" style:font-size-asian="12pt" style:language-asian="it" style:country-asian="IT" style:font-name-complex="Calibri1" style:font-size-complex="12pt"/>
    </style:style>
    <style:style style:name="T5" style:family="text">
      <style:text-properties fo:font-size="12pt" style:font-name-asian="Times New Roman1" style:font-size-asian="12pt" style:language-asian="it" style:country-asian="IT" style:font-name-complex="Calibri1" style:font-size-complex="12pt" style:font-weight-complex="bold"/>
    </style:style>
    <style:style style:name="T6" style:family="text">
      <style:text-properties fo:font-size="12pt" style:font-name-asian="Calibri1" style:font-size-asian="12pt" style:font-name-complex="Calibri1" style:font-size-complex="12pt"/>
    </style:style>
    <style:style style:name="T7" style:family="text">
      <style:text-properties style:use-window-font-color="true" loext:opacity="0%" style:font-name="Calibri" fo:font-size="12pt" style:text-underline-style="none" fo:font-weight="normal" style:font-size-asian="12pt" style:font-weight-asian="normal" style:font-name-complex="Calibri1" style:font-size-complex="12pt"/>
    </style:style>
    <style:style style:name="T8" style:family="text">
      <style:text-properties style:use-window-font-color="true" loext:opacity="0%" style:font-name="Calibri" fo:font-size="12pt" fo:font-weight="normal" style:font-size-asian="12pt" style:font-weight-asian="normal" style:font-name-complex="Calibri1" style:font-size-complex="12pt"/>
    </style:style>
    <style:style style:name="T9" style:family="text">
      <style:text-properties style:font-name="Calibri" fo:font-size="12pt" fo:font-weight="normal" style:font-size-asian="12pt" style:font-weight-asian="normal" style:font-name-complex="Calibri1" style:font-size-complex="12pt"/>
    </style:style>
    <style:style style:name="T10" style:family="text">
      <style:text-properties style:font-name="Calibri" style:font-name-asian="Calibri1" style:font-name-complex="Calibri1"/>
    </style:style>
    <style:style style:name="T11" style:family="text">
      <style:text-properties style:font-name="Calibri" style:font-name-complex="Calibri1"/>
    </style:style>
    <style:style style:name="T12" style:family="text">
      <style:text-properties style:font-name="Calibri" officeooo:rsid="001e6c4d" style:font-name-complex="Calibri1"/>
    </style:style>
    <style:style style:name="T13" style:family="text">
      <style:text-properties style:font-name="Calibri" fo:font-style="italic" style:font-style-asian="italic" style:font-name-complex="Calibri1"/>
    </style:style>
    <style:style style:name="T14" style:family="text">
      <style:text-properties fo:font-weight="bold" style:font-weight-asian="bold"/>
    </style:style>
    <style:style style:name="T15" style:family="text">
      <style:text-properties fo:color="#000000" loext:opacity="100%" fo:language="en" fo:country="US" fo:font-style="italic" style:font-style-asian="italic" style:language-complex="en" style:country-complex="US"/>
    </style:style>
    <style:style style:name="T16" style:family="text">
      <style:text-properties fo:color="#000000" loext:opacity="100%" fo:language="en" fo:country="US" style:language-complex="en" style:country-complex="US"/>
    </style:style>
    <style:style style:name="T17" style:family="text">
      <style:text-properties fo:font-style="italic" style:font-style-asian="italic"/>
    </style:style>
    <style:style style:name="Sect1" style:family="section">
      <style:section-properties style:editable="false">
        <style:columns fo:column-count="2" fo:column-gap="12.7mm">
          <style:column style:rel-width="32767*" fo:start-indent="0mm" fo:end-indent="6.35mm"/>
          <style:column style:rel-width="32768*" fo:start-indent="6.35mm" fo:end-indent="0mm"/>
        </style:columns>
      </style:section-properties>
    </style:style>
    <style:style style:name="Sect2" style:family="section">
      <style:section-properties style:editable="false">
        <style:columns fo:column-count="1" fo:column-gap="0m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text:span text:style-name="T1">Spettabile <text:s/></text:span><text:span text:style-name="T3">European Investment Bank EIB</text:span><text:span text:style-name="T1"> </text:span></text:p>
      <text:p text:style-name="P7"><text:span text:style-name="T1">98-100, boulevard Konrad Adenauer L-2950 Luxembourg <text:tab/><text:tab/></text:span></text:p>
      <text:p text:style-name="P8"/>
      <text:p text:style-name="P7"><text:span text:style-name="T1">Att.ne </text:span></text:p>
      <text:p text:style-name="P7"><text:span text:style-name="T3">COMITATO DIRETTIVO</text:span></text:p>
      <text:h text:style-name="P3" text:outline-level="1"><text:a xlink:type="simple" xlink:href="https://www.eib.org/en/about/governance-and-structure/statutory-bodies/management-committee/members/werner-hoyer.htm" text:style-name="Internet_20_link" text:visited-style-name="Visited_20_Internet_20_Link"><text:span text:style-name="Internet_20_link"><text:span text:style-name="T7">Werner HOYER</text:span></text:span></text:a><text:span text:style-name="T9"> Presidente, Ambroise FAYOLLE Vicepresidente, </text:span><text:a xlink:type="simple" xlink:href="https://www.eib.org/en/about/governance-and-structure/statutory-bodies/management-committee/members/lilyana-pavlova.htm" text:style-name="Internet_20_link" text:visited-style-name="Visited_20_Internet_20_Link"><text:span text:style-name="Internet_20_link"><text:span text:style-name="T7">Lilyana PAVLOVA</text:span></text:span></text:a><text:span text:style-name="T9"> Vicepresidente,</text:span></text:h>
      <text:h text:style-name="P4" text:outline-level="3"><text:a xlink:type="simple" xlink:href="https://www.eib.org/en/about/governance-and-structure/statutory-bodies/management-committee/members/thomas-ostros.htm" text:style-name="Internet_20_link" text:visited-style-name="Visited_20_Internet_20_Link"><text:span text:style-name="Internet_20_link"><text:span text:style-name="T7">Thomas ÖSTROS</text:span></text:span></text:a><text:span text:style-name="T8"> Vicepresidente, </text:span><text:a xlink:type="simple" xlink:href="https://www.eib.org/en/about/governance-and-structure/statutory-bodies/management-committee/members/teresa-czerwinska.htm" text:style-name="Internet_20_link" text:visited-style-name="Visited_20_Internet_20_Link"><text:span text:style-name="Internet_20_link"><text:span text:style-name="T7">Teresa CZERWIŃSKA</text:span></text:span></text:a><text:span text:style-name="T8"> Vicepresidente, </text:span></text:h>
      <text:h text:style-name="P4" text:outline-level="3"><text:a xlink:type="simple" xlink:href="https://www.eib.org/en/about/governance-and-structure/statutory-bodies/management-committee/members/christian-kettel-thomsen.htm" text:style-name="Internet_20_link" text:visited-style-name="Visited_20_Internet_20_Link"><text:span text:style-name="Internet_20_link"><text:span text:style-name="T7">Christian KETTEL THOMSEN</text:span></text:span></text:a><text:span text:style-name="T8"> Vicepresidente, </text:span><text:a xlink:type="simple" xlink:href="https://www.eib.org/en/about/governance-and-structure/statutory-bodies/management-committee/members/ricardo-mourinho-felix.htm" text:style-name="Internet_20_link" text:visited-style-name="Visited_20_Internet_20_Link"><text:span text:style-name="Internet_20_link"><text:span text:style-name="T7">Ricardo MOURINHO FÉLIX</text:span></text:span></text:a><text:span text:style-name="T8"> Vicepresidente,</text:span></text:h>
      <text:h text:style-name="P4" text:outline-level="3"><text:a xlink:type="simple" xlink:href="https://www.eib.org/en/about/governance-and-structure/statutory-bodies/management-committee/members/kris-peeters.htm" text:style-name="Internet_20_link" text:visited-style-name="Visited_20_Internet_20_Link"><text:span text:style-name="Internet_20_link"><text:span text:style-name="T7">Kris PEETERS</text:span></text:span></text:a><text:span text:style-name="T8"> Vicepresidente, </text:span><text:a xlink:type="simple" xlink:href="https://www.eib.org/en/about/governance-and-structure/statutory-bodies/management-committee/members/gelsomina-vigliotti.htm" text:style-name="Internet_20_link" text:visited-style-name="Visited_20_Internet_20_Link"><text:span text:style-name="Internet_20_link"><text:span text:style-name="T7">Gelsomina VIGLIOTTI</text:span></text:span></text:a><text:span text:style-name="T8"> Vicepresidente</text:span></text:h>
      <text:p text:style-name="P7"/>
      <text:p text:style-name="P7"><text:span text:style-name="T14">COMITATO DI REVISIONE</text:span></text:p>
      <text:h text:style-name="P4" text:outline-level="3"><text:a xlink:type="simple" xlink:href="https://www.eib.org/en/about/governance-and-structure/statutory-bodies/audit-committee/members/audrius-linartas.htm" text:style-name="Internet_20_link" text:visited-style-name="Visited_20_Internet_20_Link"><text:span text:style-name="first-name"><text:span text:style-name="T8">Audrius </text:span></text:span></text:a><text:a xlink:type="simple" xlink:href="https://www.eib.org/en/about/governance-and-structure/statutory-bodies/audit-committee/members/audrius-linartas.htm" text:style-name="Internet_20_link" text:visited-style-name="Visited_20_Internet_20_Link"><text:span text:style-name="last-name"><text:span text:style-name="T8">LINARTAS</text:span></text:span></text:a><text:span text:style-name="T8"> Presidente, </text:span><text:a xlink:type="simple" xlink:href="https://www.eib.org/en/about/governance-and-structure/statutory-bodies/audit-committee/members/pierre-krier.htm" text:style-name="Internet_20_link" text:visited-style-name="Visited_20_Internet_20_Link"><text:span text:style-name="first-name"><text:span text:style-name="T8">Pierre </text:span></text:span></text:a><text:a xlink:type="simple" xlink:href="https://www.eib.org/en/about/governance-and-structure/statutory-bodies/audit-committee/members/pierre-krier.htm" text:style-name="Internet_20_link" text:visited-style-name="Visited_20_Internet_20_Link"><text:span text:style-name="last-name"><text:span text:style-name="T8">KRIER</text:span></text:span></text:a><text:span text:style-name="T8">, </text:span><text:a xlink:type="simple" xlink:href="https://www.eib.org/en/about/governance-and-structure/statutory-bodies/audit-committee/members/nuno-gracias.htm" text:style-name="Internet_20_link" text:visited-style-name="Visited_20_Internet_20_Link"><text:span text:style-name="first-name"><text:span text:style-name="T8">Nuno </text:span></text:span></text:a><text:a xlink:type="simple" xlink:href="https://www.eib.org/en/about/governance-and-structure/statutory-bodies/audit-committee/members/nuno-gracias.htm" text:style-name="Internet_20_link" text:visited-style-name="Visited_20_Internet_20_Link"><text:span text:style-name="last-name"><text:span text:style-name="T8">GRACIAS FERNANDES</text:span></text:span></text:a><text:span text:style-name="T8">,</text:span></text:h>
      <text:h text:style-name="P4" text:outline-level="3"><text:a xlink:type="simple" xlink:href="https://www.eib.org/en/about/governance-and-structure/statutory-bodies/audit-committee/members/christos-g-triantopoulos.htm" text:style-name="Internet_20_link" text:visited-style-name="Visited_20_Internet_20_Link"><text:span text:style-name="first-name"><text:span text:style-name="T8">Christos G.</text:span></text:span></text:a><text:a xlink:type="simple" xlink:href="https://www.eib.org/en/about/governance-and-structure/statutory-bodies/audit-committee/members/christos-g-triantopoulos.htm" text:style-name="Internet_20_link" text:visited-style-name="Visited_20_Internet_20_Link"><text:span text:style-name="last-name"><text:span text:style-name="T8">TRIANTOPOULOS</text:span></text:span></text:a><text:span text:style-name="T8"> , </text:span><text:a xlink:type="simple" xlink:href="https://www.eib.org/en/about/governance-and-structure/statutory-bodies/audit-committee/members/katja-pluto.htm" text:style-name="Internet_20_link" text:visited-style-name="Visited_20_Internet_20_Link"><text:span text:style-name="first-name"><text:span text:style-name="T8">Katja </text:span></text:span></text:a><text:a xlink:type="simple" xlink:href="https://www.eib.org/en/about/governance-and-structure/statutory-bodies/audit-committee/members/katja-pluto.htm" text:style-name="Internet_20_link" text:visited-style-name="Visited_20_Internet_20_Link"><text:span text:style-name="last-name"><text:span text:style-name="T8">PLUTO</text:span></text:span></text:a><text:span text:style-name="T8">, </text:span><text:a xlink:type="simple" xlink:href="https://www.eib.org/en/about/governance-and-structure/statutory-bodies/audit-committee/members/john-sutherland.htm" text:style-name="Internet_20_link" text:visited-style-name="Visited_20_Internet_20_Link"><text:span text:style-name="first-name"><text:span text:style-name="T8">John </text:span></text:span></text:a><text:a xlink:type="simple" xlink:href="https://www.eib.org/en/about/governance-and-structure/statutory-bodies/audit-committee/members/john-sutherland.htm" text:style-name="Internet_20_link" text:visited-style-name="Visited_20_Internet_20_Link"><text:span text:style-name="last-name"><text:span text:style-name="T8">SUTHERLAND</text:span></text:span></text:a><text:span text:style-name="T8">,</text:span></text:h>
      <text:h text:style-name="P4" text:outline-level="3"><text:a xlink:type="simple" xlink:href="https://www.eib.org/en/about/governance-and-structure/statutory-bodies/audit-committee/members/beatrice-devillon-cohen.htm" text:style-name="Internet_20_link" text:visited-style-name="Visited_20_Internet_20_Link"><text:span text:style-name="first-name"><text:span text:style-name="T8">Beatrice </text:span></text:span></text:a><text:a xlink:type="simple" xlink:href="https://www.eib.org/en/about/governance-and-structure/statutory-bodies/audit-committee/members/beatrice-devillon-cohen.htm" text:style-name="Internet_20_link" text:visited-style-name="Visited_20_Internet_20_Link"><text:span text:style-name="last-name"><text:span text:style-name="T8">DEVILLON-COHEN</text:span></text:span></text:a><text:span text:style-name="T8">, </text:span><text:a xlink:type="simple" xlink:href="https://www.eib.org/en/about/governance-and-structure/statutory-bodies/audit-committee/members/vasile-iuga.htm" text:style-name="Internet_20_link" text:visited-style-name="Visited_20_Internet_20_Link"><text:span text:style-name="first-name"><text:span text:style-name="T8">Vasile </text:span></text:span></text:a><text:a xlink:type="simple" xlink:href="https://www.eib.org/en/about/governance-and-structure/statutory-bodies/audit-committee/members/vasile-iuga.htm" text:style-name="Internet_20_link" text:visited-style-name="Visited_20_Internet_20_Link"><text:span text:style-name="last-name"><text:span text:style-name="T8">IUGA</text:span></text:span></text:a></text:h>
      <text:p text:style-name="P7"/>
      <text:p text:style-name="P7"><text:span text:style-name="T14">UFFICIO RECLAMI <text:tab/></text:span></text:p>
      <text:p text:style-name="P7"><text:span text:style-name="T14">UFFICIO STAMPA <text:s/></text:span></text:p>
      <text:p text:style-name="P7"/>
      <text:p text:style-name="P9">Oggetto: Finanziamento di EIB per il completamento della PEDEMONTANA LOMBARDA AUTOSTRADA A PEDAGGIO</text:p>
      <text:p text:style-name="P9">Numero del Progetto: 20160045 </text:p>
      <text:p text:style-name="P9"/>
      <text:p text:style-name="Standard"><text:span text:style-name="T10">Gentili </text:span></text:p>
      <text:p text:style-name="P9"><text:span text:style-name="T10">ci rivolgiamo a voi in quanto organismo che </text:span><text:span text:style-name="T11">ha deciso, approvando la finanziabilità del progetto, di</text:span><text:span text:style-name="T10"> garantire alla società <text:s/>Autostrada Pedemontana </text:span><text:span text:style-name="T11">Lombarda (APL) </text:span><text:span text:style-name="T10">le risorse finanziarie per il completamento dell’infrastruttura autostradale.</text:span></text:p>
      <text:p text:style-name="P9"><text:span text:style-name="T10">Abbiamo letto con attenzione il documento </text:span><text:span text:style-name="T11">pubblico del 22 luglio 2021 </text:span>denominato “<text:span text:style-name="T15">Environmental and Social Data Sheet</text:span><text:span text:style-name="T16">” </text:span><text:span text:style-name="T11">con cui </text:span><text:span text:style-name="T16">illustrate sommariamente le motivazioni della vostra scelta</text:span><text:span text:style-name="T11"> </text:span><text:span text:style-name="T10">e le condizioni che ponete agli Enti preposti per concedere il vostro sostegno.</text:span></text:p>
      <text:p text:style-name="P9"><text:span text:style-name="T10">Siamo Associazioni, Gruppi Ambientalisti</text:span><text:span text:style-name="T11">, Comitati locali </text:span><text:span text:style-name="T10">e Liste Civiche della Brianza</text:span><text:span text:style-name="T11">, Provincia della Lombardia, </text:span><text:span text:style-name="T10">che da anni sono im</text:span><text:span text:style-name="T11">pegnati </text:span><text:span text:style-name="T10">per rendere possibile una migliore qualità della vita e di conseguenza ci troviamo a contrastare la scelta di realizzare un’autostrada su questo territorio.</text:span></text:p>
      <text:p text:style-name="P9"><text:span text:style-name="T11">Alcune </text:span><text:span text:style-name="T10">delle </text:span><text:span text:style-name="T11">prescrizioni e raccomandazioni </text:span><text:span text:style-name="T10">prese in considerazione dal CIPE – da voi citate nel documento – sono esito di nostre osservazioni allo stesso CIPE, dopo un lavoro minuzioso e capillare fatto proprio da una conoscenza attenta del territorio. </text:span></text:p>
      <text:p text:style-name="P9"><text:span text:style-name="T10">Dal territorio è partita nel 2010 anche una grande mobilitazione a difesa di un’area bonificata dalla diossina TCDD </text:span><text:span text:style-name="T11">del disastro ICMESA del 1976, ri-naturalizzata </text:span><text:span text:style-name="T10">e divenuta il Parco Regionale </text:span><text:span text:style-name="T11">Naturale </text:span><text:span text:style-name="T10">del Bosco delle Querce.</text:span></text:p>
      <text:p text:style-name="P9"><text:span text:style-name="T10">Un luogo su cui, il progetto definitivo 2009 </text:span><text:span text:style-name="T11">della tratta B2 </text:span><text:span text:style-name="T10">di Autostrada Pedemontana prevedeva </text:span><text:span text:style-name="T11">uno sbancamento pari a 12 ettari, compromettendolo </text:span><text:span text:style-name="T10">pesantemente. </text:span></text:p>
      <text:p text:style-name="P9"><text:span text:style-name="T10">Nel 2012 le Istituzioni regionali </text:span><text:span text:style-name="T11">accolsero parzialmente la contrarietà all’invasività dell’autostrada sul Bosco delle Querce e, modificando il progetto del tracciato, ridusse a 2 ettari la porzione interessata allo sbancamento. Ciò, tuttavia non risolve comunque il problema dell’attraversamento autostradale delle aree limitrofe, i cui suoli sono risultati ancora contaminate dalla Diossina TCDD e dove permane il rischio di movimentazione del terreno.</text:span></text:p>
      <text:p text:style-name="P9">Proprio perché da tempo seguiamo con attenzione il progetto di realizzazione dell’Autostrada Pedemontana Lombarda facendo costantemente informazione e sensibilizzazione, evidenziandone la sua dubbia utilità, le sue criticità, il suo impatto pesantissimo per il territorio e l’ambiente che attraverserebbe, c<text:span text:style-name="T11">i permettiamo </text:span><text:span text:style-name="T10">di </text:span><text:span text:style-name="T11">illustrarvi </text:span><text:span text:style-name="T10"><text:s/></text:span><text:span text:style-name="T11">gli effetti che l’autostrada ha prodotto nella parte già realizzata nonché una specifica, reale e puntuale fotografia delle criticità che rendono insostenibile per territorio e ambiente le tratte da completare che hanno ottenuto il vostro sostegno finanziario.</text:span></text:p>
      <text:p text:style-name="P10"/>
      <text:p text:style-name="P7"><text:soft-page-break/>LE TRATTE GIÀ IN ESERCIZIO</text:p>
      <text:p text:style-name="P7">Il finanziamento, da voi approvato, è per il completamento di un’infrastruttura di cui le tratte A, B1 e le tangenziali di Como e Varese sono già state realizzate e in esercizio dal 2015 con <text:span text:style-name="T10">l’esborso di 1,2 MLD di finanziamento pubblico diretto da parte dello Stato italiano.</text:span></text:p>
      <text:p text:style-name="P7"><text:span text:style-name="T10">Su questa parte del sistema viabilistico, le percorrenze sono ben lontane da quelle inizialmente preventivate per giustificarne la necessità. Siamo infatti attorno ai 23.000 veicoli giorno (dato PreCovid) invece dei 60.000 ipotizzati. </text:span></text:p>
      <text:p text:style-name="P7"><text:span text:style-name="T10">La concretizzazione di questa porzione di autostrada e della viabilità ad essa connessa ha comportato un bilancio disastroso per l’ambiente e la biodiversità con la distruzione del secolare Bosco della Moronera a Lomazzo, il dimezzamento del Bosco della Battù a Lazzate oltre a terreni agricoli lungo tutta la tratta distrutti o frazionati. </text:span></text:p>
      <text:p text:style-name="P7"><text:span text:style-name="T10">Delle previste compensazioni ambientali, alcune non sono ancora state realizzate, altre sono state ridotte o snaturate rispetto al progetto originale trasformandosi in meri rifacimenti urbanistici.</text:span></text:p>
      <text:p text:style-name="P11"/>
      <text:p text:style-name="P9"><text:span text:style-name="T11">UN CONSUMO DI SUOLO ULTERIORE</text:span></text:p>
      <text:p text:style-name="P9"><text:span text:style-name="T11">Serve ricordare che questa infrastruttura per quanto riguarda le tratte B2 e C, ricadrà nella Provincia di Monza e della Brianza (MB) che risulta essere la Provincia italiana con il più alto indice di Consumo di Suolo pari al 40,6% (dato ISPRA 2021 sul 2020). </text:span><text:span text:style-name="T10">L’</text:span><text:span text:style-name="T11">autostrada, pensata </text:span><text:span text:style-name="T10">molti anni fa, non teneva conto di questo rilevante aspetto </text:span><text:span text:style-name="T11">e </text:span><text:span text:style-name="T10">oggi produrrebbe un ulteriore aumento </text:span><text:span text:style-name="T11">del suolo consumato.</text:span></text:p>
      <text:p text:style-name="P11"/>
      <text:p text:style-name="P9"><text:span text:style-name="T11">IL RISCHIO DIOSSINA TCDD</text:span></text:p>
      <text:p text:style-name="P9"><text:span text:style-name="T10">La costruzione delle due successive tratte, la B2 e la C (la D è stata temporaneamente stralciata) insisterebbe per la B2, su un territorio fortemente urbanizzato e con la presenza di aree ancora inquinate dalla Diossina TCDD del disastro Icmesa del 1976 nei Comuni di Meda, Seveso, Cesano Maderno, Bovisio Masciago</text:span><text:span text:style-name="T11">.</text:span></text:p>
      <text:p text:style-name="P9"><text:span text:style-name="T11">Come è anche a voi noto, il piano di caratterizzazione dei suoli ha rilevato una contaminazione residua diffusa ancora presente nei suoli che saranno attraversati dall’autostrada Pedemontana Lombarda.</text:span></text:p>
      <text:p text:style-name="P9"><text:span text:style-name="T11">Ne deriva un rischio per la popolazione quando, per la costruzione dell’autostrada si movimenterà il terreno contaminato. Il Piano Operativo di Bonifica elaborato da APL e approvato da Regione Lombardia nel 2019, con i gruppi locali che lo hanno attentamente analizzato in tutte le sue fasi di stesura, suggerendo anche migliorie, purtroppo non recepite, appare a nostro avviso, </text:span><text:span text:style-name="T10">insufficiente e al risparmio </text:span><text:span text:style-name="T11">e senza solide garanzie di sicurezza.</text:span></text:p>
      <text:p text:style-name="P10"/>
      <text:p text:style-name="P7"><text:span text:style-name="T11">L’INTERFERENZA CON LE AREE VERDI DI PREGIO AMBIENTALE E CON LA RETE ECOLOGICA REGIONALE</text:span></text:p>
      <text:p text:style-name="P9"><text:span text:style-name="T11">Nel vostro documento evidenziate che “</text:span><text:span text:style-name="T17">Il Progetto non attraversa o ha impatti negativi su nessuno dei luoghi di Natura 2000 o sulle aree protette” </text:span>riferendovi in dettaglio però ai soli Siti di Interesse Comunitario (SIC) presenti lungo il percorso. E’ limitante prendere in considerazione i soli SIC e non è congruente affermare che non vi sia attraversamento del PARCO REGIONALE VALLE LAMBRO poiché il territorio del Parco in oggetto è interessato dal tracciato della Tratta C, in attraversamento del Fiume Lambro tra i Comuni di Biassono e Lesmo e da opere connesse anche con interventi sulla viabilità locale.</text:p>
      <text:p text:style-name="P9"><text:span text:style-name="T11">Inoltre, s</text:span><text:span text:style-name="T10">u entrambe le tratte B2 e C, la Pedemontana occuperebbe e distruggerebbe superfici verdi e boscate, anche di pregio e coperte da tutele all’interno di Parchi</text:span><text:span text:style-name="T11">. L’evidenza è mostrata anche dagli stessi elaborati prodotti dalla soc. Autostrada Pedemontana Lombarda nel documento </text:span><text:span text:style-name="T13">“Analisi Paesaggistico Ambientale”</text:span><text:span text:style-name="T11"> dell’aggiornamento 2018/2019 del Progetto Definitivo. Dalla conoscenza del progetto e del nostro territorio, abbiamo tratto direttamente, sintetizzandoli, i luoghi e gli impatti conseguenti alla realizzazione.</text:span></text:p>
      <text:p text:style-name="P6"><text:span text:style-name="T11">In dettaglio: </text:span></text:p>
      <text:p text:style-name="P9"><text:span text:style-name="T11">Sulla Tratta B2 </text:span></text:p>
      <text:list xml:id="list1333205330" text:style-name="WWNum1">
        <text:list-item>
          <text:p text:style-name="P5"><text:span text:style-name="T11">a Lentate sul Seveso, la realizzazione dell’opera connessa TRCO06 di connessione con la SP32 “Novedratese” comprometterebbe le aree libere disciplinate come “zone di riqualificazione ambientale a indirizzo naturalistico”, le aree agricole disciplinate come “zone di riqualificazione ambientale ad indirizzo agricolo”, le aree boschive sottoposte a vincoli legislativi nei Comuni di Carimate e Cermenate facenti parte del Parco Regionale delle Groane ampliato alla Brughiera.</text:span></text:p>
        </text:list-item>
        <text:list-item>
          <text:p text:style-name="P5"><text:soft-page-break/><text:span text:style-name="T11">tra Lentate sul Seveso e Meda, il tracciato azzererebbe lembi residuali boschivi sottoposti a vincolo paesaggistico lungo il torrente Seveso a Barlassina e il torrente Terrò</text:span></text:p>
        </text:list-item>
        <text:list-item>
          <text:p text:style-name="P5"><text:span text:style-name="T11">a Seveso, una serie di opere complementari viabilistiche di accesso all’autostrada, una grande vasca di laminazione e l’area cantiere andrebbero a compromettere e ridurre l’area libera ad est di potenziale ampliamento del Parco Naturale Regionale del Bosco delle Querce. L’ampliamento del Bosco delle Querce su questo spazio è stata richiesto anche in una mozione, votata all’unanimità dal Consiglio Comunale di Seveso del 30 giugno 2021.</text:span></text:p>
        </text:list-item>
        <text:list-item>
          <text:p text:style-name="P5"><text:span text:style-name="T11">Sempre a Meda e Seveso, il Parco Naturale Regionale del Bosco delle Querce è interferita dal rifacimento delle rampe di raccordo dello svincolo di Meda e dall’ampliamento del sedime stradale e subirà <text:s/>una riduzione della sua superficie.</text:span></text:p>
        </text:list-item>
        <text:list-item>
          <text:p text:style-name="P5"><text:span text:style-name="T11">Tra i comuni di Meda, Seveso e Seregno, l’opera viabilistica connessa della tangenzialina comprometterebbe due unità boschive sottoposte a vincolo paesaggistico e la possibilità d’inserimento di un’area nel Parco Locale di Interesse Sovraccomunale GruBria.</text:span></text:p>
        </text:list-item>
      </text:list>
      <text:p text:style-name="P10"/>
      <text:p text:style-name="P9"><text:span text:style-name="T11">Sulla Tratta C:</text:span></text:p>
      <text:list xml:id="list183742632310124" text:continue-numbering="true" text:style-name="WWNum1">
        <text:list-item>
          <text:p text:style-name="P5"><text:span text:style-name="T11">a Bovisio Masciago e a Desio il tratto di raccordo tra B2 e C azzererebbe porzioni di unità boscate sottoposte a vincolo paesaggistico e a Desio aree agricole e terreni liberi anche con boschi residui facenti parte del Parco Locale di Interesse Sovraccomunale (PLIS) del GruBria (fusione dei PLIS Grugnotorto-Villoresi e BrianzaCentrale).</text:span></text:p>
        </text:list-item>
        <text:list-item>
          <text:p text:style-name="P5">da Macherio verso Sovico, con la tangenziale TRMI10 consumo di spazi di frangia prevalentemente agricoli</text:p>
        </text:list-item>
        <text:list-item>
          <text:p text:style-name="P5"><text:span text:style-name="T11">nei Comuni di Biassono e Lesmo, l’asse principale interseca le aree verdi facenti parte del Parco Regionale Valle Lambro andando a compromettere irrimediabilmente unità boschive sottoposte a vincolo interessando anche la fascia di tutela del corso d’acqua. Anche le opere viabilistiche connesse risultano attestate in fascia di tutela paesaggistica e dentro il perimetro del Parco Regionale Valle Lambro.</text:span></text:p>
        </text:list-item>
        <text:list-item>
          <text:p text:style-name="P5"><text:span text:style-name="T11">Tra Lesmo, Arcore e Camparada l’asse principale interferisce con attraversamento di zone boscate di pregio con vincolo paesaggistico e facenti parte del PLIS dei Colli Briantei.</text:span></text:p>
        </text:list-item>
        <text:list-item>
          <text:p text:style-name="P5">A Usmate/Velate e Vimercate nel PLIS Parco Agricolo di Nord Est (P.A.N.E.) ex Parco della Molgora e del Rio Vallone, l’infrastruttura andrebbe ad occupare aree dell’alveo del torrente Molgora, con modifica della naturalità.</text:p>
        </text:list-item>
        <text:list-item>
          <text:p text:style-name="P5">Ad Arcore e Vimercate, con la tangenziale TRMI17 fino alla rotonda dell’SP45, avremo consumo di suolo su terreni agricoli e nel PLIS Parco Agricolo di Nord Est (P.A.N.E.) ex Parco della Molgora e del Rio Vallone. Danni anche per aree boschive con vincolo paesaggistico e passaggio vicino a nuclei rurali storici.</text:p>
        </text:list-item>
        <text:list-item>
          <text:p text:style-name="P5">A Vimercate, la connessione con la tangenziale est consumerebbe l’area pianeggiante agricola circostante.</text:p>
        </text:list-item>
      </text:list>
      <text:p text:style-name="P12">Va poi evidenziato che l’autostrada interferisce con la Rete Ecologica Regionale (RER) cioè con il sistema funzionale alla distribuzione geografica e allo scambio genetico di specie animali e vegetali per la loro conservazione e per il collegamento eco relazionale tra le diverse aree protette e i Siti Natura 2000 presenti in Regione Lombardia.</text:p>
      <text:p text:style-name="P12">Nel dettaglio, il tracciato della tratta B2 interferisce con gli ambiti riconosciuti di Primo Livello della RER nelle porzioni di collegamento del Parco delle Groane ampliato alla Brughiera.</text:p>
      <text:p text:style-name="P12">Per la Tratta C, la porzione occidentale della RER, da Cesano Maderno allo svincolo di Desio, è al centro di un Corridoio Primario mentre la porzione orientale interferisce con un altro Corridoio Primario che va da Lesmo a Vimercate.</text:p>
      <text:p text:style-name="P12">In tutti questi casi, l’autostrada spezza la continuità della RER. </text:p>
      <text:p text:style-name="P7"/>
      <text:p text:style-name="P6"><text:span text:style-name="T10">L’autostrada costituirà un disastro </text:span><text:span text:style-name="T11">evidente </text:span><text:span text:style-name="T10">per l’ambiente e gli ecosistemi e la biodiversità che nessuno può negare e che non si può ignorare se si considera altresì che non produrrà soluzioni reali ai problemi viabilistici per i quali è stata pensata ormai decenni fa.</text:span></text:p>
      <text:p text:style-name="P9"><text:span text:style-name="T11">TRAFFICO VEICOLARE</text:span></text:p>
      <text:p text:style-name="P9"><text:span text:style-name="T2">Ai più, dopo aver preso atto che sulla tratta A e B1 le percorrenze risultano lontanissime dai numeri inizialmente ipotizzati per giustificare la sostenibilità economica dell’infrastruttura, non potrà sfuggire che invece l’attuale superstrada SS35 Milano-Meda-Lentate Sul Seveso che verrà riqualificata in autostrada è </text:span><text:soft-page-break/><text:span text:style-name="T2">praticamente satura con 80.000 e più veicoli che giornalmente ne usufruiscono. Sicuramente </text:span><text:span text:style-name="T4">chi ha pianificato quest'intervento mirava ad intercettare ai soli fini dei ricavi questo traffico</text:span><text:span text:style-name="T2">.</text:span></text:p>
      <text:p text:style-name="P9"><text:span text:style-name="T2">Si tratta però di transiti con </text:span><text:span text:style-name="T5">percorrenze brevi, con spostamenti locali</text:span><text:span text:style-name="T4"> e non certo un traffico sostenuto di lunga percorrenza est-ovest da Malpensa a Orio al Serio, punti estremi dell’originale progetto autostradale.</text:span><text:span text:style-name="T2"> S</text:span><text:span text:style-name="T6">tudi e proiezioni tecniche </text:span><text:span text:style-name="T2">(in particolare quello elaborato dall’ingegnere Debernardi e dalla società Meta del novembre 2015) </text:span><text:span text:style-name="T6">evidenziano che il pedaggiamento di una arteria frequentata prevalentemente per circolazione veicolare di breve e media percorrenza comporterà il travaso di questo movimento di auto sul sistema viario locale</text:span><text:span text:style-name="T2">, con la conseguenza </text:span><text:span text:style-name="T4">che alcune strade di collegamento intercomunale subiranno incrementi di traffico notevoli</text:span><text:span text:style-name="T2"> e insostenibili, con correlato aumento dell’inquinamento atmosferico.</text:span></text:p>
      <text:p text:style-name="P9"><text:span text:style-name="T2">E</text:span><text:span text:style-name="T6">sattamente il contrario di quanto viene affermato per giustificare l’avanzamento dell’opera.</text:span></text:p>
      <text:p text:style-name="P10"/>
      <text:p text:style-name="P9"><text:span text:style-name="T11">CONCLUSIONI</text:span></text:p>
      <text:p text:style-name="P9"><text:span text:style-name="T11">I rischi legati alle zone ancora con presenza di diossina TCDD nei suoli, gli ambienti naturali di importanza e qualità non inferiore ai SIC che verrebbero distrutti, l’ulteriore consumo di suolo, l’incremento di traffico sulla viabilità locale, l’aumento di inquinamento atmosferico dovuto all’apporto di nuovi veicoli, il costo elevato di questa infrastruttura, l’</text:span>assenza di una valutazione pubblica del rapporto costi/benefici, sono evidenze per la quale <text:span text:style-name="T11">questa autostrada non può <text:s/>essere definita e considerata “Parzialmente green” n</text:span><text:span text:style-name="T12">è</text:span><text:span text:style-name="T11"> tantomeno rientrare nel campo della “finanza verde” riservata ad interventi ecologicamente e ambientalmente sostenibili. La tanto declamata transizione ecologica non può comprendere questo progetto. </text:span></text:p>
      <text:p text:style-name="P9"><text:span text:style-name="T11">Sulla base di questo, pensiamo sia necessario rivedere la vostra decisione di finanziabilità del progetto alla società promotrice dell’Autostrada Pedemontana Lombarda.</text:span></text:p>
      <text:p text:style-name="P10"/>
      <text:p text:style-name="P9"><text:span text:style-name="T11">Vi saremmo grati di un vostro riscontro alla presente.</text:span></text:p>
      <text:p text:style-name="P10"/>
      <text:p text:style-name="P6"><text:span text:style-name="T11">Monza e Brianza 15-11-2021</text:span></text:p>
      <text:p text:style-name="P6"><text:span text:style-name="T11">Le Associazioni, i gruppi ambientalisti, le liste civiche:</text:span></text:p>
      <text:section text:style-name="Sect1" text:name="TextSection">
        <text:p text:style-name="P9"><text:span text:style-name="T10">Associazione Colli Briantei (MB)</text:span></text:p>
        <text:p text:style-name="P9"><text:span text:style-name="T10">Alternativa Verde Desio (MB)</text:span></text:p>
        <text:p text:style-name="P9"><text:span text:style-name="T10">Legambiente circolo Gaia Usmate e Velate (MB)</text:span></text:p>
        <text:p text:style-name="P9"><text:span text:style-name="T10">Legambiente circolo Laura Conti -Seveso (MB)</text:span></text:p>
        <text:p text:style-name="P9"><text:span text:style-name="T10">Legambiente Seregno aps -Seregno (MB)</text:span></text:p>
        <text:p text:style-name="P9"><text:span text:style-name="T10">Seveso Futura -Seveso (MB)</text:span></text:p>
        <text:p text:style-name="P9"><text:span text:style-name="T10">Coordinamento No Pedemontana (MB)</text:span></text:p>
        <text:p text:style-name="P9"><text:span text:style-name="T10">Comitato Ambiente Bovisio Masciago (MB)</text:span></text:p>
        <text:p text:style-name="P9"><text:span text:style-name="T10">Casa della Sinistra Seregno (MB)</text:span></text:p>
        <text:p text:style-name="P9"><text:span text:style-name="T10">Sinistra e Ambiente Meda (MB)</text:span></text:p>
        <text:p text:style-name="P9"><text:span text:style-name="T10">Impulsi Sostenibilità e Solidarietà Meda (MB)</text:span></text:p>
        <text:p text:style-name="P9"><text:span text:style-name="T10">ImmaginArcore (MB)</text:span></text:p>
        <text:p text:style-name="P9"><text:span text:style-name="T10">Gruppo Acquisti Solidali GAS Vitale Arcore (MB)</text:span></text:p>
        <text:p text:style-name="P9"><text:span text:style-name="T10">Passione Civica per Cesano Cesano Maderno (MB)</text:span></text:p>
        <text:p text:style-name="P9">Lista Civica Altra Bovisio Masciago (MB)</text:p>
        <text:p text:style-name="P9"><text:span text:style-name="T10">Un Parco per Bernareggio (MB)</text:span></text:p>
      </text:section>
      <text:section text:style-name="Sect2" text:name="Sezione1">
        <text:p text:style-name="P10"/>
      </text:section>
      <text:section text:style-name="Sect2" text:name="Sezione2">
        <text:p text:style-name="P10"/>
        <text:p text:style-name="P9"/>
      </text:section>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Wingdings" svg:font-family="Wingdings" style:font-adornments="Normale" style:font-pitch="variable" style:font-charset="x-symbol"/>
    <style:font-face style:name="Symbol" svg:font-family="Symbol" style:font-adornments="Normale" style:font-family-generic="roman" style:font-pitch="variable" style:font-charset="x-symbol"/>
    <style:font-face style:name="Mangal" svg:font-family="Mangal"/>
    <style:font-face style:name="Courier New" svg:font-family="'Courier New'" style:font-adornments="Normale" style:font-family-generic="modern" style:font-pitch="fixed"/>
    <style:font-face style:name="Calibri" svg:font-family="Calibri" style:font-family-generic="roman" style:font-pitch="variable"/>
    <style:font-face style:name="Cambria" svg:font-family="Cambria"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Mangal1" svg:font-family="Mangal" style:font-family-generic="system" style:font-pitch="variable"/>
    <style:font-face style:name="Microsoft YaHei" svg:font-family="'Microsoft YaHei'"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3mm" draw:shadow-offset-y="3mm" draw:start-line-spacing-horizontal="2.83mm" draw:start-line-spacing-vertical="2.83mm" draw:end-line-spacing-horizontal="2.83mm" draw:end-line-spacing-vertical="2.83mm" style:flow-with-text="false"/>
      <style:paragraph-properties style:text-autospace="ideograph-alpha" style:line-break="strict" style:writing-mode="lr-tb" style:font-independent-line-spacing="false">
        <style:tab-stops/>
      </style:paragraph-properties>
      <style:text-properties style:use-window-font-color="true" loext:opacity="0%" style:font-name="Calibri" fo:font-size="11pt" fo:language="it" fo:country="IT" style:letter-kerning="false" style:font-name-asian="Calibri1" style:font-size-asian="11pt" style:language-asian="en" style:country-asian="US"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49mm" style:writing-mode="page"/>
      <style:text-properties style:use-window-font-color="true" loext:opacity="0%" style:font-name="Calibri" fo:font-size="11pt" fo:language="it" fo:country="IT" style:letter-kerning="false" style:font-name-asian="Calibri1" style:font-size-asian="11pt" style:language-asian="en" style:country-asian="US" style:font-name-complex="F" style:font-size-complex="11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mm" fo:margin-bottom="3.53mm" style:contextual-spacing="false" fo:line-height="115%" fo:text-align="start" style:justify-single-word="false" fo:orphans="2" fo:widows="2" style:writing-mode="lr-tb"/>
    </style:style>
    <style:style style:name="Heading" style:family="paragraph" style:parent-style-name="Standard" style:next-style-name="Text_20_body" style:class="text">
      <style:paragraph-properties fo:margin-top="4.23mm" fo:margin-bottom="2.12m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mm" fo:margin-bottom="2.47mm" style:contextual-spacing="false" fo:line-height="115%"/>
    </style:style>
    <style:style style:name="List" style:family="paragraph" style:parent-style-name="Text_20_body" style:class="list">
      <style:text-properties style:font-size-asian="12pt" style:font-name-complex="Mangal" style:font-family-complex="Mangal"/>
    </style:style>
    <style:style style:name="Caption" style:family="paragraph" style:parent-style-name="Standard" style:class="extra">
      <style:paragraph-properties fo:margin-top="2.12mm" fo:margin-bottom="2.12m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 style:font-family-complex="Mangal"/>
    </style:style>
    <style:style style:name="Heading_20_1" style:display-name="Heading 1" style:family="paragraph" style:parent-style-name="Standard" style:default-outline-level="1" style:list-style-name="" style:class="text">
      <style:paragraph-properties fo:margin-top="4.94mm" fo:margin-bottom="4.94mm" style:contextual-spacing="false" fo:line-height="100%"/>
      <style:text-properties style:font-name="Times New Roman" fo:font-family="'Times New Roman'" style:font-family-generic="roman" style:font-pitch="variable" fo:font-size="24pt" fo:font-weight="bold" style:letter-kerning="true" style:font-name-asian="Times New Roman1" style:font-family-asian="'Times New Roman'" style:font-family-generic-asian="system" style:font-pitch-asian="variable" style:font-size-asian="24pt" style:language-asian="it" style:country-asian="IT" style:font-weight-asian="bold" style:font-name-complex="Times New Roman1" style:font-family-complex="'Times New Roman'" style:font-family-generic-complex="system" style:font-pitch-complex="variable" style:font-size-complex="24pt" style:font-weight-complex="bold"/>
    </style:style>
    <style:style style:name="Heading_20_3" style:display-name="Heading 3" style:family="paragraph" style:parent-style-name="Standard" style:next-style-name="Standard" style:default-outline-level="3" style:list-style-name="" style:class="text">
      <style:paragraph-properties fo:margin-top="3.53mm" fo:margin-bottom="0mm" style:contextual-spacing="false" fo:keep-together="always" fo:keep-with-next="always"/>
      <style:text-properties fo:color="#4f81bd" loext:opacity="100%" style:font-name="Cambria" fo:font-family="Cambria" style:font-family-generic="roman" style:font-pitch="variable" fo:font-weight="bold" style:font-name-asian="F" style:font-family-generic-asian="system" style:font-pitch-asian="variable" style:font-weight-asian="bold" style:font-name-complex="F" style:font-family-generic-complex="system" style:font-pitch-complex="variable" style:font-weight-complex="bold"/>
    </style:style>
    <style:style style:name="List_20_Paragraph" style:display-name="List Paragraph" style:family="paragraph" style:parent-style-name="Standard" style:default-outline-level="">
      <style:paragraph-properties fo:margin-left="12.7mm" fo:margin-right="0mm" fo:margin-top="0mm" fo:margin-bottom="2.82mm" style:contextual-spacing="true" fo:line-height="108%" fo:text-indent="0mm" style:auto-text-indent="false"/>
    </style:style>
    <style:style style:name="Header_20_and_20_Footer" style:display-name="Header and Footer" style:family="paragraph" style:parent-style-name="Standard" style:class="extra"/>
    <style:style style:name="Header" style:family="paragraph" style:parent-style-name="Standard" style:default-outline-level="" style:class="extra">
      <style:paragraph-properties fo:margin-top="0mm" fo:margin-bottom="0mm" style:contextual-spacing="false" fo:line-height="100%">
        <style:tab-stops>
          <style:tab-stop style:position="85mm" style:type="center"/>
          <style:tab-stop style:position="170mm" style:type="right"/>
        </style:tab-stops>
      </style:paragraph-properties>
    </style:style>
    <style:style style:name="Footer" style:family="paragraph" style:parent-style-name="Standard" style:default-outline-level="" style:class="extra">
      <style:paragraph-properties fo:margin-top="0mm" fo:margin-bottom="0mm" style:contextual-spacing="false" fo:line-height="100%">
        <style:tab-stops>
          <style:tab-stop style:position="85mm" style:type="center"/>
          <style:tab-stop style:position="170mm" style:type="right"/>
        </style:tab-stops>
      </style:paragraph-properties>
    </style:style>
    <style:style style:name="Default_20_Paragraph_20_Font" style:display-name="Default Paragraph Font" style:family="text"/>
    <style:style style:name="Titolo_20_1_20_Carattere" style:display-name="Titolo 1 Carattere" style:family="text" style:parent-style-name="Default_20_Paragraph_20_Font">
      <style:text-properties style:font-name="Times New Roman" fo:font-family="'Times New Roman'" style:font-family-generic="roman" style:font-pitch="variable" fo:font-size="24pt" fo:font-weight="bold" style:letter-kerning="true" style:font-name-asian="Times New Roman1" style:font-family-asian="'Times New Roman'" style:font-family-generic-asian="system" style:font-pitch-asian="variable" style:font-size-asian="24pt" style:language-asian="it" style:country-asian="IT" style:font-weight-asian="bold" style:font-name-complex="Times New Roman1" style:font-family-complex="'Times New Roman'" style:font-family-generic-complex="system" style:font-pitch-complex="variable" style:font-size-complex="24pt" style:font-weight-complex="bold"/>
    </style:style>
    <style:style style:name="Titolo_20_3_20_Carattere" style:display-name="Titolo 3 Carattere" style:family="text" style:parent-style-name="Default_20_Paragraph_20_Font">
      <style:text-properties fo:color="#4f81bd" loext:opacity="100%" style:font-name="Cambria" fo:font-family="Cambria" style:font-family-generic="roman" style:font-pitch="variable" fo:font-weight="bold" style:font-name-asian="F" style:font-family-generic-asian="system" style:font-pitch-asian="variable" style:font-weight-asian="bold" style:font-name-complex="F" style:font-family-generic-complex="system" style:font-pitch-complex="variable" style:font-weight-complex="bold"/>
    </style:style>
    <style:style style:name="Internet_20_link" style:display-name="Internet link" style:family="text" style:parent-style-name="Default_20_Paragraph_20_Font">
      <style:text-properties fo:color="#0000ff" loext:opacity="100%" style:text-underline-style="solid" style:text-underline-width="auto" style:text-underline-color="font-color"/>
    </style:style>
    <style:style style:name="first-name" style:family="text" style:parent-style-name="Default_20_Paragraph_20_Font"/>
    <style:style style:name="last-name" style:family="text" style:parent-style-name="Default_20_Paragraph_20_Font"/>
    <style:style style:name="Intestazione_20_Carattere" style:display-name="Intestazione Carattere" style:family="text" style:parent-style-name="Default_20_Paragraph_20_Font"/>
    <style:style style:name="Piè_20_di_20_pagina_20_Carattere" style:display-name="Piè di pagina Carattere" style:family="text" style:parent-style-name="Default_20_Paragraph_20_Font"/>
    <style:style style:name="ListLabel_20_1" style:display-name="ListLabel 1" style:family="text">
      <style:text-properties style:font-name-complex="Courier New1" style:font-family-complex="'Courier New'" style:font-family-generic-complex="system" style:font-pitch-complex="variable"/>
    </style:style>
    <style:style style:name="ListLabel_20_2" style:display-name="ListLabel 2" style:family="text">
      <style:text-properties style:font-name-complex="Courier New1" style:font-family-complex="'Courier New'"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alibri" fo:font-family="Calibri" style:font-family-generic="roman" style:font-pitch="variable" fo:font-size="11pt" style:font-size-asian="11pt" style:font-name-complex="Calibri1" style:font-family-complex="Calibri" style:font-family-generic-complex="system" style:font-pitch-complex="variable"/>
    </style:style>
    <style:style style:name="ListLabel_20_5" style:display-name="ListLabel 5" style:family="text">
      <style:text-properties style:font-name="Calibri" fo:font-family="Calibri" style:font-family-generic="roman" style:font-pitch="variable" fo:font-size="11pt" style:font-size-asian="11pt" style:font-name-complex="Calibri1" style:font-family-complex="Calibri" style:font-family-generic-complex="system" style:font-pitch-complex="variable"/>
    </style:style>
    <style:style style:name="ListLabel_20_6" style:display-name="ListLabel 6" style:family="text">
      <style:text-properties style:font-name="Calibri" fo:font-family="Calibri" style:font-family-generic="roman" style:font-pitch="variable" fo:font-size="11pt" style:font-size-asian="11pt" style:font-name-complex="Calibri1" style:font-family-complex="Calibri" style:font-family-generic-complex="system" style:font-pitch-complex="variable"/>
    </style:style>
    <style:style style:name="ListLabel_20_7" style:display-name="ListLabel 7" style:family="text">
      <style:text-properties style:font-name="Calibri" fo:font-family="Calibri" style:font-family-generic="roman" style:font-pitch="variable" fo:font-size="11pt" style:font-size-asian="11pt" style:font-name-complex="Calibri1" style:font-family-complex="Calibri" style:font-family-generic-complex="system" style:font-pitch-complex="variabl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mm" fo:text-indent="-6.35mm" fo:margin-left="12.7mm"/>
        </style:list-level-properties>
      </text:list-level-style-number>
      <text:list-level-style-number text:level="2" style:num-suffix="." style:num-format="">
        <style:list-level-properties text:list-level-position-and-space-mode="label-alignment">
          <style:list-level-label-alignment text:label-followed-by="listtab" text:list-tab-stop-position="19.05mm" fo:text-indent="-6.35mm" fo:margin-left="19.05mm"/>
        </style:list-level-properties>
      </text:list-level-style-number>
      <text:list-level-style-number text:level="3" style:num-suffix="." style:num-format="">
        <style:list-level-properties text:list-level-position-and-space-mode="label-alignment">
          <style:list-level-label-alignment text:label-followed-by="listtab" text:list-tab-stop-position="25.4mm" fo:text-indent="-6.35mm" fo:margin-left="25.4mm"/>
        </style:list-level-properties>
      </text:list-level-style-number>
      <text:list-level-style-number text:level="4" style:num-suffix="." style:num-format="">
        <style:list-level-properties text:list-level-position-and-space-mode="label-alignment">
          <style:list-level-label-alignment text:label-followed-by="listtab" text:list-tab-stop-position="31.75mm" fo:text-indent="-6.35mm" fo:margin-left="31.75mm"/>
        </style:list-level-properties>
      </text:list-level-style-number>
      <text:list-level-style-number text:level="5" style:num-suffix="." style:num-format="">
        <style:list-level-properties text:list-level-position-and-space-mode="label-alignment">
          <style:list-level-label-alignment text:label-followed-by="listtab" text:list-tab-stop-position="38.1mm" fo:text-indent="-6.35mm" fo:margin-left="38.1mm"/>
        </style:list-level-properties>
      </text:list-level-style-number>
      <text:list-level-style-number text:level="6" style:num-suffix="." style:num-format="">
        <style:list-level-properties text:list-level-position-and-space-mode="label-alignment">
          <style:list-level-label-alignment text:label-followed-by="listtab" text:list-tab-stop-position="44.45mm" fo:text-indent="-6.35mm" fo:margin-left="44.45mm"/>
        </style:list-level-properties>
      </text:list-level-style-number>
      <text:list-level-style-number text:level="7" style:num-suffix="." style:num-format="">
        <style:list-level-properties text:list-level-position-and-space-mode="label-alignment">
          <style:list-level-label-alignment text:label-followed-by="listtab" text:list-tab-stop-position="50.8mm" fo:text-indent="-6.35mm" fo:margin-left="50.8mm"/>
        </style:list-level-properties>
      </text:list-level-style-number>
      <text:list-level-style-number text:level="8" style:num-suffix="." style:num-format="">
        <style:list-level-properties text:list-level-position-and-space-mode="label-alignment">
          <style:list-level-label-alignment text:label-followed-by="listtab" text:list-tab-stop-position="57.15mm" fo:text-indent="-6.35mm" fo:margin-left="57.15mm"/>
        </style:list-level-properties>
      </text:list-level-style-number>
      <text:list-level-style-number text:level="9" style:num-suffix="." style:num-format="">
        <style:list-level-properties text:list-level-position-and-space-mode="label-alignment">
          <style:list-level-label-alignment text:label-followed-by="listtab" text:list-tab-stop-position="63.5mm" fo:text-indent="-6.35mm" fo:margin-left="63.5mm"/>
        </style:list-level-properties>
      </text:list-level-style-number>
      <text:list-level-style-number text:level="10" style:num-suffix="." style:num-format="">
        <style:list-level-properties text:list-level-position-and-space-mode="label-alignment">
          <style:list-level-label-alignment text:label-followed-by="listtab" text:list-tab-stop-position="69.85mm" fo:text-indent="-6.35mm" fo:margin-left="69.85mm"/>
        </style:list-level-properties>
      </text:list-level-style-number>
    </text:list-style>
    <text:list-style style:name="WWNum1">
      <text:list-level-style-bullet text:level="1" text:bullet-char="">
        <style:list-level-properties text:list-level-position-and-space-mode="label-alignment">
          <style:list-level-label-alignment text:label-followed-by="listtab" fo:text-indent="-6.35mm" fo:margin-left="12.7mm"/>
        </style:list-level-properties>
        <style:text-properties style:font-name="Symbol"/>
      </text:list-level-style-bullet>
      <text:list-level-style-bullet text:level="2" text:style-name="ListLabel_20_1" text:bullet-char="o">
        <style:list-level-properties text:list-level-position-and-space-mode="label-alignment">
          <style:list-level-label-alignment text:label-followed-by="listtab" fo:text-indent="-6.35mm" fo:margin-left="25.4mm"/>
        </style:list-level-properties>
        <style:text-properties style:font-name="Courier New"/>
      </text:list-level-style-bullet>
      <text:list-level-style-bullet text:level="3" text:bullet-char="">
        <style:list-level-properties text:list-level-position-and-space-mode="label-alignment">
          <style:list-level-label-alignment text:label-followed-by="listtab" fo:text-indent="-6.35mm" fo:margin-left="38.1mm"/>
        </style:list-level-properties>
        <style:text-properties style:font-name="Wingdings"/>
      </text:list-level-style-bullet>
      <text:list-level-style-bullet text:level="4" text:bullet-char="">
        <style:list-level-properties text:list-level-position-and-space-mode="label-alignment">
          <style:list-level-label-alignment text:label-followed-by="listtab" fo:text-indent="-6.35mm" fo:margin-left="50.8mm"/>
        </style:list-level-properties>
        <style:text-properties style:font-name="Symbol"/>
      </text:list-level-style-bullet>
      <text:list-level-style-bullet text:level="5" text:style-name="ListLabel_20_2" text:bullet-char="o">
        <style:list-level-properties text:list-level-position-and-space-mode="label-alignment">
          <style:list-level-label-alignment text:label-followed-by="listtab" fo:text-indent="-6.35mm" fo:margin-left="63.5mm"/>
        </style:list-level-properties>
        <style:text-properties style:font-name="Courier New"/>
      </text:list-level-style-bullet>
      <text:list-level-style-bullet text:level="6" text:bullet-char="">
        <style:list-level-properties text:list-level-position-and-space-mode="label-alignment">
          <style:list-level-label-alignment text:label-followed-by="listtab" fo:text-indent="-6.35mm" fo:margin-left="76.2mm"/>
        </style:list-level-properties>
        <style:text-properties style:font-name="Wingdings"/>
      </text:list-level-style-bullet>
      <text:list-level-style-bullet text:level="7" text:bullet-char="">
        <style:list-level-properties text:list-level-position-and-space-mode="label-alignment">
          <style:list-level-label-alignment text:label-followed-by="listtab" fo:text-indent="-6.35mm" fo:margin-left="88.9mm"/>
        </style:list-level-properties>
        <style:text-properties style:font-name="Symbol"/>
      </text:list-level-style-bullet>
      <text:list-level-style-bullet text:level="8" text:style-name="ListLabel_20_3" text:bullet-char="o">
        <style:list-level-properties text:list-level-position-and-space-mode="label-alignment">
          <style:list-level-label-alignment text:label-followed-by="listtab" fo:text-indent="-6.35mm" fo:margin-left="101.6mm"/>
        </style:list-level-properties>
        <style:text-properties style:font-name="Courier New"/>
      </text:list-level-style-bullet>
      <text:list-level-style-bullet text:level="9" text:bullet-char="">
        <style:list-level-properties text:list-level-position-and-space-mode="label-alignment">
          <style:list-level-label-alignment text:label-followed-by="listtab" fo:text-indent="-6.35mm" fo:margin-left="114.3m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mm" fo:text-indent="-6.35mm" fo:margin-left="69.85mm"/>
        </style:list-level-properties>
      </text:list-level-style-number>
    </text:list-style>
    <text:list-style style:name="WWNum2">
      <text:list-level-style-number text:level="1" text:style-name="ListLabel_20_4" style:num-prefix="(" style:num-suffix=")" style:num-format="1">
        <style:list-level-properties text:list-level-position-and-space-mode="label-alignment">
          <style:list-level-label-alignment text:label-followed-by="listtab" fo:text-indent="-6.35mm" fo:margin-left="12.7m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fo:text-indent="-6.35mm" fo:margin-left="25.4m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3.18mm" fo:margin-left="38.1mm"/>
        </style:list-level-properties>
      </text:list-level-style-number>
      <text:list-level-style-number text:level="4" style:num-suffix="." style:num-format="1" text:display-levels="2">
        <style:list-level-properties text:list-level-position-and-space-mode="label-alignment">
          <style:list-level-label-alignment text:label-followed-by="listtab" fo:text-indent="-6.35mm" fo:margin-left="50.8mm"/>
        </style:list-level-properties>
      </text:list-level-style-number>
      <text:list-level-style-number text:level="5" style:num-suffix="." style:num-format="a" style:num-letter-sync="true" text:display-levels="2">
        <style:list-level-properties text:list-level-position-and-space-mode="label-alignment">
          <style:list-level-label-alignment text:label-followed-by="listtab" fo:text-indent="-6.35mm" fo:margin-left="63.5m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3.18mm" fo:margin-left="76.2mm"/>
        </style:list-level-properties>
      </text:list-level-style-number>
      <text:list-level-style-number text:level="7" style:num-suffix="." style:num-format="1" text:display-levels="2">
        <style:list-level-properties text:list-level-position-and-space-mode="label-alignment">
          <style:list-level-label-alignment text:label-followed-by="listtab" fo:text-indent="-6.35mm" fo:margin-left="88.9mm"/>
        </style:list-level-properties>
      </text:list-level-style-number>
      <text:list-level-style-number text:level="8" style:num-suffix="." style:num-format="a" style:num-letter-sync="true" text:display-levels="2">
        <style:list-level-properties text:list-level-position-and-space-mode="label-alignment">
          <style:list-level-label-alignment text:label-followed-by="listtab" fo:text-indent="-6.35mm" fo:margin-left="101.6m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3.18mm" fo:margin-left="114.3mm"/>
        </style:list-level-properties>
      </text:list-level-style-number>
      <text:list-level-style-number text:level="10" style:num-suffix="." style:num-format="1">
        <style:list-level-properties text:list-level-position-and-space-mode="label-alignment">
          <style:list-level-label-alignment text:label-followed-by="listtab" text:list-tab-stop-position="69.85mm" fo:text-indent="-6.35mm" fo:margin-left="69.85mm"/>
        </style:list-level-properties>
      </text:list-level-style-number>
    </text:list-style>
    <text:list-style style:name="WWNum3">
      <text:list-level-style-number text:level="1" text:style-name="ListLabel_20_5" style:num-prefix="(" style:num-suffix=")" style:num-format="1">
        <style:list-level-properties text:list-level-position-and-space-mode="label-alignment">
          <style:list-level-label-alignment text:label-followed-by="listtab" fo:text-indent="-6.35mm" fo:margin-left="12.7m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fo:text-indent="-6.35mm" fo:margin-left="25.4m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3.18mm" fo:margin-left="38.1mm"/>
        </style:list-level-properties>
      </text:list-level-style-number>
      <text:list-level-style-number text:level="4" style:num-suffix="." style:num-format="1" text:display-levels="2">
        <style:list-level-properties text:list-level-position-and-space-mode="label-alignment">
          <style:list-level-label-alignment text:label-followed-by="listtab" fo:text-indent="-6.35mm" fo:margin-left="50.8mm"/>
        </style:list-level-properties>
      </text:list-level-style-number>
      <text:list-level-style-number text:level="5" style:num-suffix="." style:num-format="a" style:num-letter-sync="true" text:display-levels="2">
        <style:list-level-properties text:list-level-position-and-space-mode="label-alignment">
          <style:list-level-label-alignment text:label-followed-by="listtab" fo:text-indent="-6.35mm" fo:margin-left="63.5m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3.18mm" fo:margin-left="76.2mm"/>
        </style:list-level-properties>
      </text:list-level-style-number>
      <text:list-level-style-number text:level="7" style:num-suffix="." style:num-format="1" text:display-levels="2">
        <style:list-level-properties text:list-level-position-and-space-mode="label-alignment">
          <style:list-level-label-alignment text:label-followed-by="listtab" fo:text-indent="-6.35mm" fo:margin-left="88.9mm"/>
        </style:list-level-properties>
      </text:list-level-style-number>
      <text:list-level-style-number text:level="8" style:num-suffix="." style:num-format="a" style:num-letter-sync="true" text:display-levels="2">
        <style:list-level-properties text:list-level-position-and-space-mode="label-alignment">
          <style:list-level-label-alignment text:label-followed-by="listtab" fo:text-indent="-6.35mm" fo:margin-left="101.6m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3.18mm" fo:margin-left="114.3mm"/>
        </style:list-level-properties>
      </text:list-level-style-number>
      <text:list-level-style-number text:level="10" style:num-suffix="." style:num-format="1">
        <style:list-level-properties text:list-level-position-and-space-mode="label-alignment">
          <style:list-level-label-alignment text:label-followed-by="listtab" text:list-tab-stop-position="69.85mm" fo:text-indent="-6.35mm" fo:margin-left="69.85mm"/>
        </style:list-level-properties>
      </text:list-level-style-number>
    </text:list-style>
    <text:list-style style:name="WWNum4">
      <text:list-level-style-number text:level="1" text:style-name="ListLabel_20_6" style:num-prefix="(" style:num-suffix=")" style:num-format="1">
        <style:list-level-properties text:list-level-position-and-space-mode="label-alignment">
          <style:list-level-label-alignment text:label-followed-by="listtab" fo:text-indent="-6.35mm" fo:margin-left="21.36m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fo:text-indent="-6.35mm" fo:margin-left="34.06m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3.18mm" fo:margin-left="46.76mm"/>
        </style:list-level-properties>
      </text:list-level-style-number>
      <text:list-level-style-number text:level="4" style:num-suffix="." style:num-format="1" text:display-levels="2">
        <style:list-level-properties text:list-level-position-and-space-mode="label-alignment">
          <style:list-level-label-alignment text:label-followed-by="listtab" fo:text-indent="-6.35mm" fo:margin-left="59.46mm"/>
        </style:list-level-properties>
      </text:list-level-style-number>
      <text:list-level-style-number text:level="5" style:num-suffix="." style:num-format="a" style:num-letter-sync="true" text:display-levels="2">
        <style:list-level-properties text:list-level-position-and-space-mode="label-alignment">
          <style:list-level-label-alignment text:label-followed-by="listtab" fo:text-indent="-6.35mm" fo:margin-left="72.16m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3.18mm" fo:margin-left="84.86mm"/>
        </style:list-level-properties>
      </text:list-level-style-number>
      <text:list-level-style-number text:level="7" style:num-suffix="." style:num-format="1" text:display-levels="2">
        <style:list-level-properties text:list-level-position-and-space-mode="label-alignment">
          <style:list-level-label-alignment text:label-followed-by="listtab" fo:text-indent="-6.35mm" fo:margin-left="97.56mm"/>
        </style:list-level-properties>
      </text:list-level-style-number>
      <text:list-level-style-number text:level="8" style:num-suffix="." style:num-format="a" style:num-letter-sync="true" text:display-levels="2">
        <style:list-level-properties text:list-level-position-and-space-mode="label-alignment">
          <style:list-level-label-alignment text:label-followed-by="listtab" fo:text-indent="-6.35mm" fo:margin-left="110.26m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3.18mm" fo:margin-left="122.96mm"/>
        </style:list-level-properties>
      </text:list-level-style-number>
      <text:list-level-style-number text:level="10" style:num-suffix="." style:num-format="1">
        <style:list-level-properties text:list-level-position-and-space-mode="label-alignment">
          <style:list-level-label-alignment text:label-followed-by="listtab" text:list-tab-stop-position="69.85mm" fo:text-indent="-6.35mm" fo:margin-left="69.85mm"/>
        </style:list-level-properties>
      </text:list-level-style-number>
    </text:list-style>
    <text:list-style style:name="WWNum5">
      <text:list-level-style-number text:level="1" text:style-name="ListLabel_20_7" style:num-prefix="(" style:num-suffix=")" style:num-format="1">
        <style:list-level-properties text:list-level-position-and-space-mode="label-alignment">
          <style:list-level-label-alignment text:label-followed-by="listtab" fo:text-indent="-6.35mm" fo:margin-left="12.7m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fo:text-indent="-6.35mm" fo:margin-left="25.4m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3.18mm" fo:margin-left="38.1mm"/>
        </style:list-level-properties>
      </text:list-level-style-number>
      <text:list-level-style-number text:level="4" style:num-suffix="." style:num-format="1" text:display-levels="2">
        <style:list-level-properties text:list-level-position-and-space-mode="label-alignment">
          <style:list-level-label-alignment text:label-followed-by="listtab" fo:text-indent="-6.35mm" fo:margin-left="50.8mm"/>
        </style:list-level-properties>
      </text:list-level-style-number>
      <text:list-level-style-number text:level="5" style:num-suffix="." style:num-format="a" style:num-letter-sync="true" text:display-levels="2">
        <style:list-level-properties text:list-level-position-and-space-mode="label-alignment">
          <style:list-level-label-alignment text:label-followed-by="listtab" fo:text-indent="-6.35mm" fo:margin-left="63.5m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3.18mm" fo:margin-left="76.2mm"/>
        </style:list-level-properties>
      </text:list-level-style-number>
      <text:list-level-style-number text:level="7" style:num-suffix="." style:num-format="1" text:display-levels="2">
        <style:list-level-properties text:list-level-position-and-space-mode="label-alignment">
          <style:list-level-label-alignment text:label-followed-by="listtab" fo:text-indent="-6.35mm" fo:margin-left="88.9mm"/>
        </style:list-level-properties>
      </text:list-level-style-number>
      <text:list-level-style-number text:level="8" style:num-suffix="." style:num-format="a" style:num-letter-sync="true" text:display-levels="2">
        <style:list-level-properties text:list-level-position-and-space-mode="label-alignment">
          <style:list-level-label-alignment text:label-followed-by="listtab" fo:text-indent="-6.35mm" fo:margin-left="101.6m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3.18mm" fo:margin-left="114.3mm"/>
        </style:list-level-properties>
      </text:list-level-style-number>
      <text:list-level-style-number text:level="10" style:num-suffix="." style:num-format="1">
        <style:list-level-properties text:list-level-position-and-space-mode="label-alignment">
          <style:list-level-label-alignment text:label-followed-by="listtab" text:list-tab-stop-position="69.85mm" fo:text-indent="-6.35mm" fo:margin-left="69.85mm"/>
        </style:list-level-properties>
      </text:list-level-style-number>
    </text:list-style>
    <text:list-style style:name="WWNum6">
      <text:list-level-style-number text:level="1" style:num-prefix="(" style:num-suffix=")" style:num-format="1">
        <style:list-level-properties text:list-level-position-and-space-mode="label-alignment">
          <style:list-level-label-alignment text:label-followed-by="listtab" fo:text-indent="-6.35mm" fo:margin-left="12.7m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fo:text-indent="-6.35mm" fo:margin-left="25.4m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3.18mm" fo:margin-left="38.1mm"/>
        </style:list-level-properties>
      </text:list-level-style-number>
      <text:list-level-style-number text:level="4" style:num-suffix="." style:num-format="1" text:display-levels="2">
        <style:list-level-properties text:list-level-position-and-space-mode="label-alignment">
          <style:list-level-label-alignment text:label-followed-by="listtab" fo:text-indent="-6.35mm" fo:margin-left="50.8mm"/>
        </style:list-level-properties>
      </text:list-level-style-number>
      <text:list-level-style-number text:level="5" style:num-suffix="." style:num-format="a" style:num-letter-sync="true" text:display-levels="2">
        <style:list-level-properties text:list-level-position-and-space-mode="label-alignment">
          <style:list-level-label-alignment text:label-followed-by="listtab" fo:text-indent="-6.35mm" fo:margin-left="63.5m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3.18mm" fo:margin-left="76.2mm"/>
        </style:list-level-properties>
      </text:list-level-style-number>
      <text:list-level-style-number text:level="7" style:num-suffix="." style:num-format="1" text:display-levels="2">
        <style:list-level-properties text:list-level-position-and-space-mode="label-alignment">
          <style:list-level-label-alignment text:label-followed-by="listtab" fo:text-indent="-6.35mm" fo:margin-left="88.9mm"/>
        </style:list-level-properties>
      </text:list-level-style-number>
      <text:list-level-style-number text:level="8" style:num-suffix="." style:num-format="a" style:num-letter-sync="true" text:display-levels="2">
        <style:list-level-properties text:list-level-position-and-space-mode="label-alignment">
          <style:list-level-label-alignment text:label-followed-by="listtab" fo:text-indent="-6.35mm" fo:margin-left="101.6m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3.18mm" fo:margin-left="114.3mm"/>
        </style:list-level-properties>
      </text:list-level-style-number>
      <text:list-level-style-number text:level="10" style:num-suffix="." style:num-format="1">
        <style:list-level-properties text:list-level-position-and-space-mode="label-alignment">
          <style:list-level-label-alignment text:label-followed-by="listtab" text:list-tab-stop-position="69.85mm" fo:text-indent="-6.35mm" fo:margin-left="69.85m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4.99m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end" style:justify-single-word="false"/>
    </style:style>
    <style:page-layout style:name="Mpm1">
      <style:page-layout-properties fo:page-width="210.01mm" fo:page-height="297mm" style:num-format="1" style:print-orientation="portrait" fo:margin-top="11.99mm" fo:margin-bottom="0mm" fo:margin-left="10mm" fo:margin-right="10mm" style:writing-mode="lr-tb" style:layout-grid-color="#c0c0c0" style:layout-grid-lines="47" style:layout-grid-base-height="5.75mm" style:layout-grid-ruby-height="0mm" style:layout-grid-mode="none" style:layout-grid-ruby-below="false" style:layout-grid-print="false" style:layout-grid-display="false" style:layout-grid-base-width="4.23mm" style:layout-grid-snap-to="true" style:footnote-max-height="0mm">
        <style:footnote-sep style:width="0.18mm" style:distance-before-sep="1.01mm" style:distance-after-sep="1.01mm" style:line-style="solid" style:adjustment="left" style:rel-width="25%" style:color="#000000"/>
      </style:page-layout-properties>
      <style:header-style/>
      <style:footer-style>
        <style:header-footer-properties fo:min-height="14.39mm" fo:margin-left="0mm" fo:margin-right="0mm" fo:margin-top="13.39mm" style:dynamic-spacing="true"/>
      </style:footer-style>
    </style:page-layout>
    <style:page-layout style:name="Mpm2">
      <style:page-layout-properties fo:page-width="210.01mm" fo:page-height="297mm" style:num-format="1" style:print-orientation="portrait" fo:margin-top="10mm" fo:margin-bottom="0mm" fo:margin-left="10mm" fo:margin-right="10mm" style:writing-mode="lr-tb" style:layout-grid-color="#c0c0c0" style:layout-grid-lines="44" style:layout-grid-base-height="5.5mm" style:layout-grid-ruby-height="0mm" style:layout-grid-mode="none" style:layout-grid-ruby-below="false" style:layout-grid-print="false" style:layout-grid-display="false" style:layout-grid-base-width="3.7mm" style:layout-grid-snap-to="true" style:footnote-max-height="0mm">
        <style:footnote-sep style:width="0.18mm" style:distance-before-sep="1.01mm" style:distance-after-sep="1.01mm" style:line-style="solid" style:adjustment="left" style:rel-width="25%" style:color="#000000"/>
      </style:page-layout-properties>
      <style:header-style/>
      <style:footer-style>
        <style:header-footer-properties fo:min-height="15.01mm" fo:margin-left="0mm" fo:margin-right="0mm" fo:margin-top="14.01mm" style:dynamic-spacing="true"/>
      </style:footer-style>
    </style:page-layout>
  </office:automatic-styles>
  <office:master-styles>
    <style:master-page style:name="Standard" style:page-layout-name="Mpm1">
      <style:footer>
        <text:p text:style-name="MP1"><text:page-number text:select-page="current">4</text:page-number></text:p>
        <text:p text:style-name="Footer"/>
      </style:footer>
    </style:master-page>
    <style:master-page style:name="Converted1" style:page-layout-name="Mpm2">
      <style:footer>
        <text:p text:style-name="MP1"><text:page-number text:select-page="current">0</text:page-number></text:p>
        <text:p text:style-name="Footer"/>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initial-creator>Alberto</meta:initial-creator>
    <meta:editing-cycles>8</meta:editing-cycles>
    <meta:print-date>2021-11-14T17:12:00</meta:print-date>
    <meta:creation-date>2021-11-14T16:34:00</meta:creation-date>
    <dc:date>2021-11-25T18:37:19.453000000</dc:date>
    <meta:editing-duration>PT48M55S</meta:editing-duration>
    <meta:generator>LibreOffice/7.1.6.2$Windows_X86_64 LibreOffice_project/0e133318fcee89abacd6a7d077e292f1145735c3</meta:generator>
    <meta:document-statistic meta:table-count="0" meta:image-count="0" meta:object-count="0" meta:page-count="4" meta:paragraph-count="87" meta:word-count="2073" meta:character-count="14363" meta:non-whitespace-character-count="12362"/>
    <meta:user-defined meta:name="AppVersion">12.0000</meta:user-defined>
    <meta:template xlink:type="simple" xlink:actuate="onRequest" xlink:title="Normal" xlink:href=""/>
  </office:meta>
</office:document-meta>
</file>